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052cm"/>
    </style:style>
    <style:style style:name="co2" style:family="table-column">
      <style:table-column-properties fo:break-before="auto" style:column-width="4.897cm"/>
    </style:style>
    <style:style style:name="co3" style:family="table-column">
      <style:table-column-properties fo:break-before="auto" style:column-width="6.135cm"/>
    </style:style>
    <style:style style:name="co4" style:family="table-column">
      <style:table-column-properties fo:break-before="auto" style:column-width="3.715cm"/>
    </style:style>
    <style:style style:name="co5" style:family="table-column">
      <style:table-column-properties fo:break-before="auto" style:column-width="5.262cm"/>
    </style:style>
    <style:style style:name="co6" style:family="table-column">
      <style:table-column-properties fo:break-before="auto" style:column-width="4.221cm"/>
    </style:style>
    <style:style style:name="co7" style:family="table-column">
      <style:table-column-properties fo:break-before="auto" style:column-width="1.707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1.244cm" fo:break-before="auto" style:use-optimal-row-height="false"/>
    </style:style>
    <style:style style:name="ro3" style:family="table-row">
      <style:table-row-properties style:row-height="2.422cm" fo:break-before="auto" style:use-optimal-row-height="tru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4.316cm" fo:break-before="auto" style:use-optimal-row-height="true"/>
    </style:style>
    <style:style style:name="ro6" style:family="table-row">
      <style:table-row-properties style:row-height="5.738cm" fo:break-before="auto" style:use-optimal-row-height="true"/>
    </style:style>
    <style:style style:name="ro7" style:family="table-row">
      <style:table-row-properties style:row-height="4.791cm" fo:break-before="auto" style:use-optimal-row-height="true"/>
    </style:style>
    <style:style style:name="ro8" style:family="table-row">
      <style:table-row-properties style:row-height="5.265cm" fo:break-before="auto" style:use-optimal-row-height="true"/>
    </style:style>
    <style:style style:name="ro9" style:family="table-row">
      <style:table-row-properties style:row-height="3.844cm" fo:break-before="auto" style:use-optimal-row-height="true"/>
    </style:style>
    <style:style style:name="ta1" style:family="table" style:master-page-name="PageStyle_5f_Anno_20_2015_20_-_20_Organo_20_Politico">
      <style:table-properties table:display="true" style:writing-mode="lr-tb"/>
    </style:style>
    <style:style style:name="ta2" style:family="table" style:master-page-name="PageStyle_5f_Anno_20_2014_20_-_20_Organo_20_Politico">
      <style:table-properties table:display="true" style:writing-mode="lr-tb"/>
    </style:style>
    <style:style style:name="ce1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" style:family="table-cell" style:parent-style-name="Excel_20_Built-in_20_Normal">
      <style:table-cell-properties fo:background-color="#ebf1d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6" style:family="table-cell" style:parent-style-name="Excel_20_Built-in_20_Normal">
      <style:table-cell-properties fo:background-color="#c3d69b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T1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nno 2015 - Organo Politico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1018" table:default-cell-style-name="Excel_20_Built-in_20_Normal"/>
        <table:table-row table:style-name="ro1">
          <table:table-cell table:style-name="ce1" office:value-type="string" table:number-columns-spanned="6" table:number-rows-spanned="1">
            <text:p>Elenchi provvedimenti adottati dagli organi di indirizzo politico - Anno 2015 - Art.23 D.Lgs.33/2013</text:p>
          </table:table-cell>
          <table:covered-table-cell table:number-columns-repeated="5" table:style-name="ce1"/>
          <table:table-cell table:number-columns-repeated="1018"/>
        </table:table-row>
        <table:table-row table:style-name="ro2">
          <table:table-cell table:style-name="ce2" office:value-type="string">
            <text:p>Organo <text:s/>emanante</text:p>
          </table:table-cell>
          <table:table-cell table:style-name="ce2" office:value-type="string">
            <text:p>Oggetto</text:p>
          </table:table-cell>
          <table:table-cell table:style-name="ce2" office:value-type="string">
            <text:p>Contenuto</text:p>
          </table:table-cell>
          <table:table-cell table:style-name="ce2" office:value-type="string">
            <text:p>Spesa prevista</text:p>
          </table:table-cell>
          <table:table-cell table:style-name="ce2" office:value-type="string">
            <text:p>Estremi determina</text:p>
          </table:table-cell>
          <table:table-cell table:style-name="ce2" office:value-type="string">
            <text:p>Principali documenti contenuti nel fascicolo</text:p>
          </table:table-cell>
          <table:table-cell table:style-name="ce5" table:number-columns-repeated="5"/>
          <table:table-cell table:number-columns-repeated="1013"/>
        </table:table-row>
        <table:table-row table:style-name="ro3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pprovazione procedura e relativa assunzione</text:p>
          </table:table-cell>
          <table:table-cell table:style-name="ce3" office:value-type="string">
            <text:p>Procedura di reclutamento per l'assunzione di nr.1 personale amministrativo a tempo pieno e indeterminato</text:p>
          </table:table-cell>
          <table:table-cell table:style-name="ce3" office:value-type="string">
            <text:p>30.000,00 annui</text:p>
          </table:table-cell>
          <table:table-cell table:style-name="ce3" office:value-type="string">
            <text:p>Determina n.7/15 del 03 settembre 2015</text:p>
          </table:table-cell>
          <table:table-cell table:style-name="ce4" office:value-type="string">
            <text:p>1) Verbali relativi alla procedura di selezione redatti dalla Commissione valutatrice nominata</text:p>
          </table:table-cell>
          <table:table-cell table:number-columns-repeated="1018"/>
        </table:table-row>
        <table:table-row table:style-name="ro4" table:number-rows-repeated="1048572">
          <table:table-cell table:number-columns-repeated="1024"/>
        </table:table-row>
        <table:table-row table:style-name="ro4">
          <table:table-cell table:number-columns-repeated="1024"/>
        </table:table-row>
        <table:named-expressions/>
      </table:table>
      <table:table table:name="Anno 2014 - Organo Politico" table:style-name="ta2" table:print-ranges="'Anno 2014 - Organo Politico'.A1:'Anno 2014 - Organo Politico'.F14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1018" table:default-cell-style-name="Excel_20_Built-in_20_Normal"/>
        <table:table-row table:style-name="ro1">
          <table:table-cell table:style-name="ce6" office:value-type="string" table:number-columns-spanned="6" table:number-rows-spanned="1">
            <text:p>Elenchi provvedimenti adottati dagli organi di indirizzo politico - Anno 2014 - Art.23 D.Lgs.33/2013</text:p>
          </table:table-cell>
          <table:covered-table-cell table:number-columns-repeated="5" table:style-name="ce6"/>
          <table:table-cell table:number-columns-repeated="1018"/>
        </table:table-row>
        <table:table-row table:style-name="ro2">
          <table:table-cell table:style-name="ce2" office:value-type="string">
            <text:p>Organo emanante</text:p>
          </table:table-cell>
          <table:table-cell table:style-name="ce2" office:value-type="string">
            <text:p>Oggetto</text:p>
          </table:table-cell>
          <table:table-cell table:style-name="ce2" office:value-type="string">
            <text:p>Contenuto</text:p>
          </table:table-cell>
          <table:table-cell table:style-name="ce2" office:value-type="string">
            <text:p>Spesa prevista</text:p>
          </table:table-cell>
          <table:table-cell table:style-name="ce2" office:value-type="string">
            <text:p>Estremi determina</text:p>
          </table:table-cell>
          <table:table-cell table:style-name="ce2" office:value-type="string">
            <text:p>Principali documenti contenuti nel fascicolo</text:p>
          </table:table-cell>
          <table:table-cell table:style-name="ce5" table:number-columns-repeated="5"/>
          <table:table-cell table:number-columns-repeated="1013"/>
        </table:table-row>
        <table:table-row table:style-name="ro5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ggiudicazione definitiva</text:p>
          </table:table-cell>
          <table:table-cell table:style-name="ce3" office:value-type="string">
            <text:p>Lavori di completamento delle opere edili e architettoniche relative alla realizzazione delle Centrale di cogenerazione del Nuovo Quartiere Europa in area individuata dalla scheda 3.4 di Prg. posta a sud-est di Via Vespucci in Fidenza - CIG 5412349BAD</text:p>
          </table:table-cell>
          <table:table-cell table:style-name="ce3" office:value-type="string">
            <text:p>€.712.564,10 al netto dell'iva</text:p>
          </table:table-cell>
          <table:table-cell table:style-name="ce3" office:value-type="string">
            <text:p>Determina n.1/14 del 28 gennaio 2014</text:p>
          </table:table-cell>
          <table:table-cell table:style-name="ce4" office:value-type="string">
            <text:p>1) Verbali relativi alla procedura redatti dal Seggio di Gara;</text:p>
            <text:p>2) Verbali relativi all'analisi dei giustificativi delle offerte anomale redatti dalla Commissione valutatrice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Amministratore Unico - Sig. Gianarturo LEONI</text:p>
          </table:table-cell>
          <table:table-cell table:style-name="ce4" office:value-type="string">
            <text:p>Approvazione graduatoria</text:p>
          </table:table-cell>
          <table:table-cell table:style-name="ce3" office:value-type="string">
            <text:p>Approvazione graduatoria per selezione di figura impiegatizia ai sensi della L.68/99</text:p>
          </table:table-cell>
          <table:table-cell table:style-name="ce3" office:value-type="string">
            <text:p>€.14.000,00</text:p>
          </table:table-cell>
          <table:table-cell table:style-name="ce3" office:value-type="string">
            <text:p>Determina n.4/14 del 19 marzo 2014</text:p>
          </table:table-cell>
          <table:table-cell table:style-name="ce4" office:value-type="string">
            <text:p>1) Verbali relativi alla procedura di selezione redatti dalla Commissione valutatrice</text:p>
          </table:table-cell>
          <table:table-cell table:number-columns-repeated="1018"/>
        </table:table-row>
        <table:table-row table:style-name="ro6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Bando di gara</text:p>
          </table:table-cell>
          <table:table-cell table:style-name="ce3" office:value-type="string">
            <text:p>Bando di gara per la fornitura e assistenza alla posa in opera di un impianto di cogenerazione presso la Centrale di Teleriscaldamento del Q.re Europa</text:p>
          </table:table-cell>
          <table:table-cell table:style-name="ce3" office:value-type="string">
            <text:p>€.410.000,00 al netto dell'iva</text:p>
          </table:table-cell>
          <table:table-cell table:style-name="ce3" office:value-type="string">
            <text:p>Determina n.7/14 del 09 maggio 2014</text:p>
          </table:table-cell>
          <table:table-cell table:style-name="ce4" office:value-type="string">
            <text:p>1) Delibera del Consiglio Comunale di Fidenza n.104/2007;</text:p>
            <text:p>2) Determina n.182/2008 dell'UTC; </text:p>
            <text:p>3) Verbale della Conferenza dei Servizi del 28 maggio 2013; </text:p>
            <text:p>4) Porgetto impiantistico; </text:p>
            <text:p>5) Verifica e validazione positiva del progetto</text:p>
          </table:table-cell>
          <table:table-cell table:number-columns-repeated="1018"/>
        </table:table-row>
        <table:table-row table:style-name="ro7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ggiudicazione definitiva</text:p>
          </table:table-cell>
          <table:table-cell table:style-name="ce3" office:value-type="string">
            <text:p>Aggiudicazione definitiva dei lavori di completamento delle opere edili e architettoniche relative alla realizzazione delle Centrale di cogenerazione del Nuovo Quartiere Europa in area individuata dalla scheda 3.4 di Prg. posta a sud-est di Via Vespucci in Fidenza - CIG 5412349BAD alla ditta Granelli Costruzioni</text:p>
          </table:table-cell>
          <table:table-cell table:style-name="ce7" office:value-type="string">
            <text:p>€.516.608,98 oltre iva</text:p>
          </table:table-cell>
          <table:table-cell table:style-name="ce3" office:value-type="string">
            <text:p>Determina n.10/14 del 03 giugno 2014</text:p>
          </table:table-cell>
          <table:table-cell table:style-name="ce4" office:value-type="string">
            <text:p>1) Sentenza TAR di PARMA n.00070/2014; 2) Verbali verifica giustificativi offerta anomala redatti da Commissione valutatrice;</text:p>
          </table:table-cell>
          <table:table-cell table:number-columns-repeated="1018"/>
        </table:table-row>
        <table:table-row table:style-name="ro8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ggiudicaizone definitiva a fronte di pronuncia Consiglio di Stato</text:p>
          </table:table-cell>
          <table:table-cell table:style-name="ce3" office:value-type="string">
            <text:p>Aggiudicazione definitiva dei lavori di completamento delle opere edili e architettoniche relative alla realizzazione delle Centrale di cogenerazione del Nuovo Quartiere Europa in area individuata dalla scheda 3.4 di Prg. posta a sud-est di Via Vespucci in Fidenza - CIG 5412349BAD alla ditta Col.Be. Costruzioni Srl a seguito di pronuncia del Consiglio di Stato</text:p>
          </table:table-cell>
          <table:table-cell table:style-name="ce3" office:value-type="string">
            <text:p>€.515.943,85 oltre iva</text:p>
          </table:table-cell>
          <table:table-cell table:style-name="ce3" office:value-type="string">
            <text:p>Determina n.11/14 del 24 giugno 2014</text:p>
          </table:table-cell>
          <table:table-cell table:style-name="ce4" office:value-type="string">
            <text:p>1) Sentenza del Consiglio di Stato n.03139/2014 REG.PROV.COLL, del 23 giugno 2014</text:p>
          </table:table-cell>
          <table:table-cell table:number-columns-repeated="1018"/>
        </table:table-row>
        <table:table-row table:style-name="ro8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Procedura negoziata</text:p>
          </table:table-cell>
          <table:table-cell table:style-name="ce3" office:value-type="string">
            <text:p>Procedura negoziata per affidamento dei "Lavori di realizzazione di due pozzi di re-immissione"</text:p>
          </table:table-cell>
          <table:table-cell table:style-name="ce3" office:value-type="string">
            <text:p>€.190.144,20 al netto dell'iva</text:p>
          </table:table-cell>
          <table:table-cell table:style-name="ce3" office:value-type="string">
            <text:p>Determina n.12/14 del 18 luglio 2014</text:p>
          </table:table-cell>
          <table:table-cell table:style-name="ce4" office:value-type="string">
            <text:p>1) Delibera del Consiglio Comunale di Fidenza n.104/2007; 2) Determina n.182/2008 dell'UTC; 3) Verbale della Conferenza dei Servizi del 28 maggio 2013; 4) Porgetto impiantistico; 5) Verifica e validazione positiva del progetto</text:p>
          </table:table-cell>
          <table:table-cell table:number-columns-repeated="1018"/>
        </table:table-row>
        <table:table-row table:style-name="ro8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Procedura negoziata</text:p>
          </table:table-cell>
          <table:table-cell table:style-name="ce3" office:value-type="string">
            <text:p>Procedura negoziata per affidamento dei "Lavori di installazione degli impianti meccanici ed elettrici a completamento della Centrale di Teleriscaldamento del Quartiere Europa"</text:p>
          </table:table-cell>
          <table:table-cell table:style-name="ce3" office:value-type="string">
            <text:p>€.459.502,44 <text:s/>al netto dell'iva</text:p>
          </table:table-cell>
          <table:table-cell table:style-name="ce3" office:value-type="string">
            <text:p>Determina n.13/14 del 23 luglio 2014</text:p>
          </table:table-cell>
          <table:table-cell table:style-name="ce4" office:value-type="string">
            <text:p>1) Delibera del Consiglio Comunale di Fidenza n.104/2007; 2) Determina n.182/2008 dell'UTC; 3) Verbale della Conferenza dei Servizi del 28 maggio 2013; 4) Porgetto impiantistico; 5) Verifica e validazione positiva del progetto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ggiudicazione definitiva</text:p>
          </table:table-cell>
          <table:table-cell table:style-name="ce3" office:value-type="string">
            <text:p>Bando di gara per la fornitura e assistenza alla posa in opera di un impianto di cogenerazione presso la Centrale di Teleriscaldamento del Q.re Europa</text:p>
          </table:table-cell>
          <table:table-cell table:style-name="ce3" office:value-type="string">
            <text:p>€.356.290,00<text:span text:style-name="T1"> <text:s/>al netto dell'iva</text:span></text:p>
          </table:table-cell>
          <table:table-cell table:style-name="ce3" office:value-type="string">
            <text:p>Determina n.14/14 del 25 luglio 2014</text:p>
          </table:table-cell>
          <table:table-cell table:style-name="ce4" office:value-type="string">
            <text:p>1) Verbali relativi alla procedura redatti dal Seggio di Gara; <text:s/>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ggiudicazione definitiva</text:p>
          </table:table-cell>
          <table:table-cell table:style-name="ce3" office:value-type="string">
            <text:p>Bando di gara per la fornitura e assistenza alla posa in opera di pompa di calore presso la Centrale di Teleriscaldamento del Q.re Europa</text:p>
          </table:table-cell>
          <table:table-cell table:style-name="ce3" office:value-type="string">
            <text:p>€.71.600,00 al netto dell'iva</text:p>
          </table:table-cell>
          <table:table-cell table:style-name="ce3" office:value-type="string">
            <text:p>Determina n.15/14 del 30 luglio 2014</text:p>
          </table:table-cell>
          <table:table-cell table:style-name="ce4" office:value-type="string">
            <text:p>1) Verbali relativi alla procedura redatti dalla Commissione valutatrice</text:p>
          </table:table-cell>
          <table:table-cell table:number-columns-repeated="1018"/>
        </table:table-row>
        <table:table-row table:style-name="ro3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ggiudicazione definitiva</text:p>
          </table:table-cell>
          <table:table-cell table:style-name="ce3" office:value-type="string">
            <text:p>Aggiudicazione definitiva della procedura negoziata indetta per l'affidamento dei "Lavori di realizzazione di due pozzi di re-immissione in falda"</text:p>
          </table:table-cell>
          <table:table-cell table:style-name="ce3" office:value-type="string">
            <text:p>€.177.670,38 al netto dell'iva</text:p>
          </table:table-cell>
          <table:table-cell table:style-name="ce3" office:value-type="string">
            <text:p>Determina n.17/14 del 03 ottobre 2014</text:p>
          </table:table-cell>
          <table:table-cell table:style-name="ce4" office:value-type="string">
            <text:p>1) Verbali relativi alla procedura redatti dalla Commissione valutatrice</text:p>
          </table:table-cell>
          <table:table-cell table:number-columns-repeated="1018"/>
        </table:table-row>
        <table:table-row table:style-name="ro9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Aggiudicazione definitiva</text:p>
          </table:table-cell>
          <table:table-cell table:style-name="ce3" office:value-type="string">
            <text:p>Aggiudicazione definitiva della procedura negoziata indetta per l'affidamento dei "lavori di installazione degli impianti meccanici ed elettrici a completamento della centrale di teleriscaldamento del Quartiere Europa"</text:p>
          </table:table-cell>
          <table:table-cell table:style-name="ce3" office:value-type="string">
            <text:p>€.281.815,76 al netto dell'iva</text:p>
          </table:table-cell>
          <table:table-cell table:style-name="ce3" office:value-type="string">
            <text:p>Determina n.18/14 del 24 ottobre 2014</text:p>
          </table:table-cell>
          <table:table-cell table:style-name="ce4" office:value-type="string">
            <text:p>1) Verbali relativi alla procedura redatti dalla Commissione valutatrice</text:p>
          </table:table-cell>
          <table:table-cell table:number-columns-repeated="1018"/>
        </table:table-row>
        <table:table-row table:style-name="ro7">
          <table:table-cell table:style-name="ce3" office:value-type="string">
            <text:p>Amministratore Unico - Sig. Gianarturo LEONI</text:p>
          </table:table-cell>
          <table:table-cell table:style-name="ce3" office:value-type="string">
            <text:p>Obbligo gestione servizio RSU in attesa di indizione delle gare di affidamento</text:p>
          </table:table-cell>
          <table:table-cell table:style-name="ce3" office:value-type="string">
            <text:p>Obbligo di gestione del servizio in attesa delle indizioni delle gare di affidamento e proroga del contratto di appalto per l'affidamento dei "Servizi di raccolta, trasporto e smaltimento dei rifiuti differenziati, raccolta e trasporto rifiuto indifferenziato e spazzamento aree pubbliche</text:p>
          </table:table-cell>
          <table:table-cell table:style-name="ce3" office:value-type="string">
            <text:p>€.1.948.105,43 annui al netto dell'iva</text:p>
          </table:table-cell>
          <table:table-cell table:style-name="ce3" office:value-type="string">
            <text:p>Determina n.19/14 del 11 dicembre 2014</text:p>
          </table:table-cell>
          <table:table-cell table:style-name="ce4" office:value-type="string">
            <text:p>1) Contratto di appalto sottoscritto in data 27 dicembre 2007; 2) Nota del Comune di Fidenza prot.27103 del 14 ottobre 2014; 3) Deliberazione ATERSIR - Consiglio Locale di Parma CPLR/2010/10 del 5 novembre 2014</text:p>
          </table:table-cell>
          <table:table-cell table:number-columns-repeated="1018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Area" table:base-cell-address="$'Anno 2015 - Organo Politico'.$A$1" table:cell-range-address="$'Anno 2014 - Organo Politico'.$A$1:.$F$1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91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6-25">25/06/2019</text:date>, <text:time>08.30.0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5_20_-_20_Organo_20_Politico" style:display-name="PageStyle_Anno 2015 - Organo Politic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nno_20_2014_20_-_20_Organo_20_Politico" style:display-name="PageStyle_Anno 2014 - Organo Politico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92" meta:object-count="0"/>
    <meta:generator>OpenOffice/4.1.6$Win32 OpenOffice.org_project/416m1$Build-9790</meta:generator>
  </office:meta>
</office:document-meta>
</file>